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fo:font-size="14pt" fo:font-weight="normal" officeooo:rsid="000698e0" officeooo:paragraph-rsid="000698e0" style:font-size-asian="12.25pt" style:font-weight-asian="normal" style:font-size-complex="14pt" style:font-weight-complex="normal"/>
    </style:style>
    <style:style style:name="P2" style:family="paragraph" style:parent-style-name="Standard">
      <style:text-properties fo:font-size="15pt" fo:font-weight="bold" officeooo:rsid="00059cd4" officeooo:paragraph-rsid="00059cd4" style:font-size-asian="15pt" style:font-weight-asian="bold" style:font-size-complex="15pt" style:font-weight-complex="bold"/>
    </style:style>
    <style:style style:name="P3" style:family="paragraph" style:parent-style-name="Standard">
      <style:text-properties fo:font-size="12pt" fo:font-weight="normal" officeooo:rsid="00059cd4" officeooo:paragraph-rsid="00059cd4" style:font-size-asian="10.5pt" style:font-weight-asian="normal" style:font-size-complex="12pt" style:font-weight-complex="normal"/>
    </style:style>
    <style:style style:name="T1" style:family="text">
      <style:text-properties officeooo:rsid="00067e53"/>
    </style:style>
    <style:style style:name="T2" style:family="text">
      <style:text-properties officeooo:rsid="000698e0"/>
    </style:style>
    <style:style style:name="T3" style:family="text">
      <style:text-properties officeooo:rsid="0006e13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Invitasjon til dragebåtpadling i Bestumkilen</text:p>
      <text:p text:style-name="P2"/>
      <text:p text:style-name="P3">Medlemmer i Hodr (voksne, ungdom og barn) og ledsagere <text:s/>inviteres til padling av dragebåt i Bestumkilen <text:span text:style-name="T3">ons</text:span>dag <text:span text:style-name="T3">19.august</text:span> kl 17. – 1<text:span text:style-name="T3">9</text:span>. </text:p>
      <text:p text:style-name="P3">Dragebåt er en slags lang kano med dragehode foran og hale bak. Klubben disponerer <text:s/>2 standard dragebåter og <text:s/>fem små dragebåter. I den store er det plass til 20 padlere, styrmann og trommeslager. Trommeslageren trommer i takt med padlingen. <text:s/>I den lille båten er det plass til 10 padlere, styrmann og trommis.</text:p>
      <text:p text:style-name="P3">Den beste fremdriften i båten får man hvis padlerne klarer å padle i takt. <text:s/>Klubben gir opplæring.</text:p>
      <text:p text:style-name="P3">Klubben serverer pølser og drikke etter padling. Antrekk: anbefaler litt sporty klær som tåler en vannsprut. Ta også gjerne med tørt skift. Klub<text:span text:style-name="T1">b</text:span>en stiller med redningsvester og årer. </text:p>
      <text:p text:style-name="P3">Oppgi alder på barna ved påmelding. <text:span text:style-name="T3">Og om du er synshemmet/ledsager. </text:span>Så ordner vi passende vester.</text:p>
      <text:p text:style-name="P3">Påmeldingsfrist <text:span text:style-name="T3">17.august</text:span> <text:span text:style-name="T2">til mvangli@online.no/90173670</text:span></text:p>
      <text:p text:style-name="P1">Vennlig hilsen Maj Vangli /Oslo dragebåt og outriggerklubb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b" fo:country="NO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b" fo:country="NO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8-26T11:12:30.118896172</meta:creation-date>
    <dc:date>2026-08-04T09:29:17.274343341</dc:date>
    <meta:editing-duration>PT10M43S</meta:editing-duration>
    <meta:editing-cycles>4</meta:editing-cycles>
    <meta:generator>LibreOffice/24.2.7.2$Linux_X86_64 LibreOffice_project/420$Build-2</meta:generator>
    <meta:document-statistic meta:table-count="0" meta:image-count="0" meta:object-count="0" meta:page-count="1" meta:paragraph-count="8" meta:word-count="151" meta:character-count="982" meta:non-whitespace-character-count="831"/>
  </office:meta>
</office:document-meta>
</file>